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unzuverlaessiger_turm"/><text:bookmark-start text:name="__RefHeading___unzuverlaessiger_turm_1"/><text:bookmark-start text:name="unzuverlaessiger_turm"/>Unzuverlässiger Turm<text:bookmark-end text:name="__RefHeading___unzuverlaessiger_turm_1"/><text:bookmark-end text:name="unzuverlaessiger_tur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zwischenhaken_3"/><text:bookmark-start text:name="zwischenhaken"/>Zwischenhaken<text:bookmark-end text:name="__RefHeading___zwischenhaken_3"/><text:bookmark-end text:name="zwischenhaken"/></text:h>
      <text:p text:style-name="Text_20_body">keine</text:p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Waldemar Wenz 1982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Erstbegehung solo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Einstieg von Auswurfriss bei der ehemals dreistämmigen Buche nach rechts queren. An hervorstehendem Pfeiler und später einer Verschneidung hinauf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waende_oestl_des_bismarckmassivs/auswurfriss" text:style-name="Internet_20_link" text:visited-style-name="Visited_20_Internet_20_Link">Auswurfriss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uf Türmchen (im Norden des Standes) steigen und Abseilen an Standhaken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waende_oestl_des_bismarckmassivs/unzuverlaessiger_turm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26</meta:creation-date>
    <dc:creator>Generated</dc:creator>
    <dc:date>2026-08-12T16::39:26</dc:date>
    <dc:language>en-US</dc:language>
    <meta:editing-cycles>1</meta:editing-cycles>
    <meta:editing-duration>PT0S</meta:editing-duration>
    <dc:title>felsen:waende_oestl_des_bismarckmassivs:unzuverlaessiger_turm</dc:title>
  </office:meta>
</office:document-meta>
</file>