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waende_oestl_des_bismarckmassivs:variantenwandl"/><text:bookmark-start text:name="__RefHeading___variantenwandl_1"/><text:bookmark-start text:name="variantenwandl"/>Variantenwandl<text:bookmark-end text:name="__RefHeading___variantenwandl_1"/><text:bookmark-end text:name="variantenwandl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p text:style-name="Text_20_body"> bis 

</text:p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2 BH</text:p>
      <text:h text:style-name="Heading_20_3" text:outline-level="3"><text:bookmark-start text:name="__RefHeading___erstbegeher_5"/><text:bookmark-start text:name="erstbegeher"/>Erstbegeher<text:bookmark-end text:name="__RefHeading___erstbegeher_5"/><text:bookmark-end text:name="erstbegeher"/></text:h>
      <text:p text:style-name="Text_20_body">Lothar Hofmann 1984 </text:p>
      <text:h text:style-name="Heading_20_3" text:outline-level="3"><text:bookmark-start text:name="__RefHeading___routenbeschreibung_6"/><text:bookmark-start text:name="routenbeschreibung"/>Routenbeschreibung<text:bookmark-end text:name="__RefHeading___routenbeschreibung_6"/><text:bookmark-end text:name="routenbeschreibung"/></text:h>
      <text:p text:style-name="Text_20_body">Gegenüber der <text:a xlink:type="simple" xlink:href="http://91.98.87.183/felsen/waende_oestl_des_bismarckmassivs/frag_nicht_wie_es_mir_geht" text:style-name="Internet_20_link" text:visited-style-name="Visited_20_Internet_20_Link">Frag Nicht Wie Es Mir Geht</text:a> das glatte Wändchen nach Belieben erklimmen (2 BH, E0). Ausstieg geradeaus über den Überhang (5+, E2), rechts am Überhang vorbei (E1) oder über <text:a xlink:type="simple" xlink:href="http://91.98.87.183/felsen/waende_oestl_des_bismarckmassivs/peutereygrat" text:style-name="Internet_20_link" text:visited-style-name="Visited_20_Internet_20_Link">Peutereygrat</text:a> (E1).</text:p>
      <text:h text:style-name="Heading_20_3" text:outline-level="3"><text:bookmark-start text:name="__RefHeading___zustieg_7"/><text:bookmark-start text:name="zustieg"/>Zustieg<text:bookmark-end text:name="__RefHeading___zustieg_7"/><text:bookmark-end text:name="zustieg"/></text:h>
      <text:p text:style-name="Text_20_body">zu Fuß über Zustiegspfad</text:p>
      <text:h text:style-name="Heading_20_3" text:outline-level="3"><text:bookmark-start text:name="__RefHeading___stand_8"/><text:bookmark-start text:name="stand"/>Stand<text:bookmark-end text:name="__RefHeading___stand_8"/><text:bookmark-end text:name="stand"/></text:h>
      <text:p text:style-name="Text_20_body">1 BH</text:p>
      <text:h text:style-name="Heading_20_3" text:outline-level="3"><text:bookmark-start text:name="__RefHeading___abstiegabseilen_9"/><text:bookmark-start text:name="abstiegabseilen"/>Abstieg / Abseilen<text:bookmark-end text:name="__RefHeading___abstiegabseilen_9"/><text:bookmark-end text:name="abstiegabseilen"/></text:h>
      <text:p text:style-name="Text_20_body">Abseilen an Stand von <text:a xlink:type="simple" xlink:href="http://91.98.87.183/felsen/waende_oestl_des_bismarckmassivs/peutereygrat" text:style-name="Internet_20_link" text:visited-style-name="Visited_20_Internet_20_Link">Peutereygrat</text:a></text:p>
      <text:p text:style-name="Text_20_body"><text:span text:style-name="Strong_20_Emphasis"><text:a xlink:type="simple" xlink:href="http://91.98.87.183/akn/felsen/waende_oestl_des_bismarckmassivs/variantenwandl" text:style-name="Internet_20_link" text:visited-style-name="Visited_20_Internet_20_Link">AKN Infos</text:a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6::39:53</meta:creation-date>
    <dc:creator>Generated</dc:creator>
    <dc:date>2026-08-12T16::39:53</dc:date>
    <dc:language>en-US</dc:language>
    <meta:editing-cycles>1</meta:editing-cycles>
    <meta:editing-duration>PT0S</meta:editing-duration>
    <dc:title>felsen:waende_oestl_des_bismarckmassivs:variantenwandl</dc:title>
  </office:meta>
</office:document-meta>
</file>