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waldverschneidung"/><text:bookmark-start text:name="__RefHeading___waldverschneidung_1"/><text:bookmark-start text:name="waldverschneidung"/>Waldverschneidung<text:bookmark-end text:name="__RefHeading___waldverschneidung_1"/><text:bookmark-end text:name="wald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 mit Albert Friedrich 1960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Im unteren Bereich des Massivs fällt eine rötliche Wandzone auf, die von einem kleinen Dach abgeschlossen wird. Hier Einstieg, um einen rinnenartigen Riss mit diversen Bäumchen im Anschluss zu begeh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waende_oestl_des_bismarckmassivs/poppverschneidung" text:style-name="Internet_20_link" text:visited-style-name="Visited_20_Internet_20_Link">Poppverschneidung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://91.98.87.183/felsen/waende_oestl_des_bismarckmassivs/poppverschneidung" text:style-name="Internet_20_link" text:visited-style-name="Visited_20_Internet_20_Link">Poppverschneidung</text:a></text:p>
      <text:p text:style-name="Text_20_body"><text:span text:style-name="Strong_20_Emphasis"><text:a xlink:type="simple" xlink:href="http://91.98.87.183/akn/felsen/waende_oestl_des_bismarckmassivs/waldverschneid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2:36</meta:creation-date>
    <dc:creator>Generated</dc:creator>
    <dc:date>2026-08-12T16::42:36</dc:date>
    <dc:language>en-US</dc:language>
    <meta:editing-cycles>1</meta:editing-cycles>
    <meta:editing-duration>PT0S</meta:editing-duration>
    <dc:title>felsen:waende_oestl_des_bismarckmassivs:waldverschneidung</dc:title>
  </office:meta>
</office:document-meta>
</file>