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4276add8665ec18f7b3b486217f8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"/><text:bookmark-start text:name="__RefHeading___wasserwand_1"/><text:bookmark-start text:name="wasserwand"/>Wasserwand<text:bookmark-end text:name="__RefHeading___wasserwand_1"/><text:bookmark-end text:name="wasser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83, 8.25542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a54276add8665ec18f7b3b486217f899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4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</text:p>
          </table:table-cell>
          <table:table-cell office:value-type="string" table:style-name="tableheader">
            <text:p text:style-name="Table_20_Heading"> Schwierigkeitsgrad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wasserwand/wischbrett" text:style-name="Internet_20_link" text:visited-style-name="Visited_20_Internet_20_Link">Wischbrett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verlegenheitskante" text:style-name="Internet_20_link" text:visited-style-name="Visited_20_Internet_20_Link">Verlegenheitskante</text:a>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waschbrett" text:style-name="Internet_20_link" text:visited-style-name="Visited_20_Internet_20_Link">Waschbrett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affenschaukel" text:style-name="Internet_20_link" text:visited-style-name="Visited_20_Internet_20_Link">Affenschaukel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grosse_verschneidung" text:style-name="Internet_20_link" text:visited-style-name="Visited_20_Internet_20_Link">Große Verschneidung</text:a>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klemmlehrpfad" text:style-name="Internet_20_link" text:visited-style-name="Visited_20_Internet_20_Link">Klemmlehrpfad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direkter_ueberhang" text:style-name="Internet_20_link" text:visited-style-name="Visited_20_Internet_20_Link">Direkter Überhang</text:a>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kochweg" text:style-name="Internet_20_link" text:visited-style-name="Visited_20_Internet_20_Link">Kochweg</text:a>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verlorener_weg" text:style-name="Internet_20_link" text:visited-style-name="Visited_20_Internet_20_Link">Verlorener Weg</text:a>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rissvariante" text:style-name="Internet_20_link" text:visited-style-name="Visited_20_Internet_20_Link">Rissvariante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viel_rauch_um_nichts" text:style-name="Internet_20_link" text:visited-style-name="Visited_20_Internet_20_Link">Viel Rauch um nichts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wastlweg" text:style-name="Internet_20_link" text:visited-style-name="Visited_20_Internet_20_Link">Wastlweg</text:a>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brummiweg" text:style-name="Internet_20_link" text:visited-style-name="Visited_20_Internet_20_Link">Brummiweg</text:a>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joerger-lughi" text:style-name="Internet_20_link" text:visited-style-name="Visited_20_Internet_20_Link">Jörger-Lughi</text:a>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wasserwand" text:style-name="Internet_20_link" text:visited-style-name="Visited_20_Internet_20_Link">Wasserwand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wasserkante" text:style-name="Internet_20_link" text:visited-style-name="Visited_20_Internet_20_Link">Wasserkante</text:a>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caligula" text:style-name="Internet_20_link" text:visited-style-name="Visited_20_Internet_20_Link">Caligula</text:a>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irrtumsverschneidung" text:style-name="Internet_20_link" text:visited-style-name="Visited_20_Internet_20_Link">Irrtumsverschneidung</text:a>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hummelflugweg" text:style-name="Internet_20_link" text:visited-style-name="Visited_20_Internet_20_Link">Hummelflugweg</text:a>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ostverschneidung" text:style-name="Internet_20_link" text:visited-style-name="Visited_20_Internet_20_Link">Ostverschneidung</text:a>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wasserdach" text:style-name="Internet_20_link" text:visited-style-name="Visited_20_Internet_20_Link">Wasserdach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wasserriss" text:style-name="Internet_20_link" text:visited-style-name="Visited_20_Internet_20_Link">Wasserriss</text:a>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wasserverschneidung" text:style-name="Internet_20_link" text:visited-style-name="Visited_20_Internet_20_Link">Wasserverschneidung</text:a>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wasserwand/ameisenpopel" text:style-name="Internet_20_link" text:visited-style-name="Visited_20_Internet_20_Link">Ameisenpopel</text:a>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24</meta:creation-date>
    <dc:creator>Generated</dc:creator>
    <dc:date>2026-08-12T15::28:24</dc:date>
    <dc:language>en-US</dc:language>
    <meta:editing-cycles>1</meta:editing-cycles>
    <meta:editing-duration>PT0S</meta:editing-duration>
    <dc:title>felsen:wasserwand</dc:title>
  </office:meta>
</office:document-meta>
</file>