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istorisches"/><text:bookmark-start text:name="__RefHeading___historisches_archiv_1"/><text:bookmark-start text:name="historisches_archiv"/>Historisches Archiv<text:bookmark-end text:name="__RefHeading___historisches_archiv_1"/><text:bookmark-end text:name="historisches_archiv"/></text:h>
      <text:h text:style-name="Heading_20_2" text:outline-level="2"><text:bookmark-start text:name="__RefHeading___bekannte_kletterer_2"/><text:bookmark-start text:name="bekannte_kletterer"/>Bekannte Kletterer<text:bookmark-end text:name="__RefHeading___bekannte_kletterer_2"/><text:bookmark-end text:name="bekannte_kletterer"/></text:h>
      <text:p text:style-name="Text_20_body"><text:a xlink:type="simple" xlink:href="http://91.98.87.183/historisches/1965-walter-stoesser-erinnerung.pdf" text:style-name="Internet_20_link" text:visited-style-name="Visited_20_Internet_20_Link"> Erinnerung an Walter Stößer (Sektionsmitteilung DAV Pforzheim 1965)</text:a></text:p>
      <text:p text:style-name="Text_20_body"><text:a xlink:type="simple" xlink:href="http://91.98.87.183/historisches/martin_schliessler.pdf" text:style-name="Internet_20_link" text:visited-style-name="Visited_20_Internet_20_Link"> Erinnerung an Martin Schliessler</text:a></text:p>
      <text:p text:style-name="Text_20_body"><text:a xlink:type="simple" xlink:href="http://91.98.87.183/historisches/wilhem_paulcke_v._fritz_schmitt.pdf" text:style-name="Internet_20_link" text:visited-style-name="Visited_20_Internet_20_Link"> Erinnerung an Wilhelm Paulcke v. Fritz Schmitt</text:a></text:p>
      <text:p text:style-name="Text_20_body"><text:a xlink:type="simple" xlink:href="http://91.98.87.183/historisches/sektionfreiburgimbreisgausonstiges2014heft4dreigestirnklettergilde.pdf" text:style-name="Internet_20_link" text:visited-style-name="Visited_20_Internet_20_Link"> Ein Dreigestirn der „Klettergilde Battert“ (Bertl Lehmann, Fred Gaiser, Hans Moldenhauer)</text:a></text:p>
      <text:h text:style-name="Heading_20_2" text:outline-level="2"><text:bookmark-start text:name="__RefHeading___gipfel-_wandbuecher_3"/><text:bookmark-start text:name="gipfel-_wandbuecher"/>Gipfel- &amp; Wandbücher<text:bookmark-end text:name="__RefHeading___gipfel-_wandbuecher_3"/><text:bookmark-end text:name="gipfel-_wandbuecher"/></text:h>
      <text:p text:style-name="Text_20_body">Von einigen Gipfeln und Routen sind im Stadtarchiv Baden-Baden Gipfel- und Wandbücher archiviert. Digitale Versionen stehen im folgenden Download zur Verfügung:</text:p>
      <text:p text:style-name="Text_20_body"><text:a xlink:type="simple" xlink:href="http://91.98.87.183/historisches/battert-bismarckgrat_1953-1956.pdf" text:style-name="Internet_20_link" text:visited-style-name="Visited_20_Internet_20_Link">Bismarckgrat 1953-1956</text:a></text:p>
      <text:p text:style-name="Text_20_body"><text:a xlink:type="simple" xlink:href="http://91.98.87.183/historisches/battert-bismarckgrat_1963-1966.pdf" text:style-name="Internet_20_link" text:visited-style-name="Visited_20_Internet_20_Link">Bismarckgrat 1963-1966</text:a></text:p>
      <text:p text:style-name="Text_20_body"><text:a xlink:type="simple" xlink:href="http://91.98.87.183/historisches/battert-bismarckgrat_1966-1969.pdf" text:style-name="Internet_20_link" text:visited-style-name="Visited_20_Internet_20_Link">Bismarckgrat 1969-1973</text:a></text:p>
      <text:p text:style-name="Text_20_body"><text:a xlink:type="simple" xlink:href="http://91.98.87.183/historisches/battert-bismarckgrat_1987-1990.pdf" text:style-name="Internet_20_link" text:visited-style-name="Visited_20_Internet_20_Link">Bismarckgrat 1987-1990</text:a></text:p>
      <text:p text:style-name="Text_20_body"><text:a xlink:type="simple" xlink:href="http://91.98.87.183/historisches/battert-falkenwand_2013-2019.pdf" text:style-name="Internet_20_link" text:visited-style-name="Visited_20_Internet_20_Link">Falkenwand 2013-2019</text:a></text:p>
      <text:p text:style-name="Text_20_body"><text:a xlink:type="simple" xlink:href="http://91.98.87.183/historisches/battert-fermeda_1953-1959.pdf" text:style-name="Internet_20_link" text:visited-style-name="Visited_20_Internet_20_Link">Fermeda 1953-1959</text:a></text:p>
      <text:p text:style-name="Text_20_body"><text:a xlink:type="simple" xlink:href="http://91.98.87.183/historisches/battert-gaiserriss_1963-1989.pdf" text:style-name="Internet_20_link" text:visited-style-name="Visited_20_Internet_20_Link">Gaiserriss 1963-1989</text:a></text:p>
      <text:p text:style-name="Text_20_body"><text:a xlink:type="simple" xlink:href="http://91.98.87.183/historisches/battert-guglia_1950-1965.pdf" text:style-name="Internet_20_link" text:visited-style-name="Visited_20_Internet_20_Link">Guglia 1950-1965</text:a></text:p>
      <text:p text:style-name="Text_20_body"><text:a xlink:type="simple" xlink:href="http://91.98.87.183/historisches/battert-guglia_1973-1992.pdf" text:style-name="Internet_20_link" text:visited-style-name="Visited_20_Internet_20_Link">Guglia 1973-1992</text:a></text:p>
      <text:p text:style-name="Text_20_body"><text:a xlink:type="simple" xlink:href="http://91.98.87.183/historisches/battert-hellminger_turm_1941-1960.pdf" text:style-name="Internet_20_link" text:visited-style-name="Visited_20_Internet_20_Link">Hellminger Turm 1941-1960</text:a></text:p>
      <text:p text:style-name="Text_20_body"><text:a xlink:type="simple" xlink:href="http://91.98.87.183/historisches/battert-offenburger_weg_1932-1963.pdf" text:style-name="Internet_20_link" text:visited-style-name="Visited_20_Internet_20_Link">Offenburger Weg 1932-1963</text:a></text:p>
      <text:p text:style-name="Text_20_body"><text:a xlink:type="simple" xlink:href="http://91.98.87.183/historisches/battert-offenburger_weg_1967-2001.pdf" text:style-name="Internet_20_link" text:visited-style-name="Visited_20_Internet_20_Link">Offenburger Weg 1967-2001</text:a></text:p>
      <text:p text:style-name="Text_20_body"><text:a xlink:type="simple" xlink:href="http://91.98.87.183/historisches/battert-offenburger_weg_2002-2013.pdf" text:style-name="Internet_20_link" text:visited-style-name="Visited_20_Internet_20_Link">Offenburger Weg 2002-2013</text:a></text:p>
      <text:p text:style-name="Text_20_body"><text:a xlink:type="simple" xlink:href="http://91.98.87.183/historisches/battert-villnoesser-nadel_1971-1976.pdf" text:style-name="Internet_20_link" text:visited-style-name="Visited_20_Internet_20_Link">Villnößer Nadel 1971-1976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5::30:54</meta:creation-date>
    <dc:creator>Generated</dc:creator>
    <dc:date>2026-08-12T15::30:54</dc:date>
    <dc:language>en-US</dc:language>
    <meta:editing-cycles>1</meta:editing-cycles>
    <meta:editing-duration>PT0S</meta:editing-duration>
    <dc:title>historisches</dc:title>
  </office:meta>
</office:document-meta>
</file>