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57e3cd3b7e6fb5fbb19a9c105204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etterregeln"/><text:bookmark-start text:name="__RefHeading___kletterregeln_1"/><text:bookmark-start text:name="kletterregeln"/>Kletterregeln<text:bookmark-end text:name="__RefHeading___kletterregeln_1"/><text:bookmark-end text:name="kletterregeln"/></text:h>
      <text:list text:style-name="List_20_1" text:continue-numbering="false">
        <text:list-item>
          <text:p text:style-name="List_20_1_Content_First"> Vorhandene Wege und Pfade begehen</text:p>
        </text:list-item>
        <text:list-item>
          <text:p text:style-name="List_20_1_Content"> Zustiegspfade zu den Kletterrouten nutzen, keine Abkürzer durch Geröllfelder</text:p>
        </text:list-item>
        <text:list-item>
          <text:p text:style-name="List_20_1_Content"> Auf Magnesia weitmöglichst verzichten, sparsam verwenden und Spuren beseitigen</text:p>
        </text:list-item>
        <text:list-item>
          <text:p text:style-name="List_20_1_Content"> Beim Topropen das Seil bitte nicht unmittelbar durch den Haken führen, sondern im Karabiner umlenken</text:p>
        </text:list-item>
        <text:list-item>
          <text:p text:style-name="List_20_1_Content"> Keine Routen durch langes Topropen belegen</text:p>
        </text:list-item>
        <text:list-item>
          <text:p text:style-name="List_20_1_Content"> Nicht über eine Kletterroute abseilen, wenn dort im Vorstieg geklettert wird</text:p>
        </text:list-item>
        <text:list-item>
          <text:p text:style-name="List_20_1_Content"> Keinen Steinschlag beim Klettern und in den Schluchten verursachen</text:p>
        </text:list-item>
        <text:list-item>
          <text:p text:style-name="List_20_1_Content"> In Kleingruppen mit nicht mehr als 6 Personen klettern</text:p>
        </text:list-item>
        <text:list-item>
          <text:p text:style-name="List_20_1_Content_Last"> Routensanierungen nur in Absprache mit dem Arbeitskreis Battert</text:p>
        </text:list-item>
      </text:list>
      <text:p text:style-name="Text_20_body"><text:span text:style-name=""><text:span text:style-name="Strong_20_Emphasis">Gesperrt ist per <text:a xlink:type="simple" xlink:href="http://91.98.87.183/dokumente/behoerden/b0312_bf_mit_plaenen_signiert.pdf" text:style-name="Internet_20_link" text:visited-style-name="Visited_20_Internet_20_Link">Allgemeinverfügung der Stadt Baden-Baden vom 12.12.2022</text:a> der Zugang zur <text:a xlink:type="simple" xlink:href="http://91.98.87.183/felsen/badener_wand" text:style-name="Internet_20_link" text:visited-style-name="Visited_20_Internet_20_Link">Badener Wand</text:a>. Es darf auch nicht geklettert werden!</text:span></text:span></text:p>
      <text:p text:style-name="Text_20_body"><text:span text:style-name="Strong_20_Emphasis">Brutzeitbedingte Felssperrungen sind zu beachten.</text:span></text:p>
      <text:p text:style-name="Text_20_body"><draw:frame draw:style-name="mediaright" draw:name="0" text:anchor-type="paragraph" draw:z-index="0" svg:width="15.875cm" svg:height="22.473871733967cm"><draw:image xlink:href="Pictures/1f57e3cd3b7e6fb5fbb19a9c105204b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7:51</meta:creation-date>
    <dc:creator>Generated</dc:creator>
    <dc:date>2026-08-12T15::27:51</dc:date>
    <dc:language>en-US</dc:language>
    <meta:editing-cycles>1</meta:editing-cycles>
    <meta:editing-duration>PT0S</meta:editing-duration>
    <dc:title>kletterregeln</dc:title>
  </office:meta>
</office:document-meta>
</file>