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inks"/><text:bookmark-start text:name="__RefHeading___links_1"/><text:bookmark-start text:name="links"/>Links<text:bookmark-end text:name="__RefHeading___links_1"/><text:bookmark-end text:name="links"/></text:h>
      <text:h text:style-name="Heading_20_3" text:outline-level="3"><text:bookmark-start text:name="__RefHeading___allgemein_2"/><text:bookmark-start text:name="allgemein"/>Allgemein<text:bookmark-end text:name="__RefHeading___allgemein_2"/><text:bookmark-end text:name="allgemein"/></text:h>
      <text:p text:style-name="Text_20_body"><text:a xlink:type="simple" xlink:href="https://www.bergwacht-schwarzwald.de/wir-helfen-ihnen/ortsgruppen/baden-baden/uebersicht" text:style-name="Internet_20_link" text:visited-style-name="Visited_20_Internet_20_Link">Bergwacht Baden-Baden</text:a></text:p>
      <text:p text:style-name="Text_20_body"><text:a xlink:type="simple" xlink:href="http://www.klettern-nordschwarzwald.de" text:style-name="Internet_20_link" text:visited-style-name="Visited_20_Internet_20_Link">Arbeitskreise Klettern und Naturschutz Battert &amp; Nordschwarzwald</text:a></text:p>
      <text:p text:style-name="Text_20_body"><text:a xlink:type="simple" xlink:href="https://de.wikipedia.org/wiki/Schwierigkeitsskala_(Klettern)" text:style-name="Internet_20_link" text:visited-style-name="Visited_20_Internet_20_Link">Schwierigkeitsskala Klettern</text:a></text:p>
      <text:h text:style-name="Heading_20_3" text:outline-level="3"><text:bookmark-start text:name="__RefHeading___literatur_3"/><text:bookmark-start text:name="literatur"/>Literatur<text:bookmark-end text:name="__RefHeading___literatur_3"/><text:bookmark-end text:name="literatur"/></text:h>
      <text:p text:style-name="Text_20_body"><text:a xlink:type="simple" xlink:href="https://www.bergsport-kolb.de/battertfuehrer/index.html" text:style-name="Internet_20_link" text:visited-style-name="Visited_20_Internet_20_Link">Kletterführer Bergwacht (2001)</text:a></text:p>
      <text:p text:style-name="Text_20_body"><text:a xlink:type="simple" xlink:href="https://www.panico.de/kletterfuhrer-schwarzwald-nord-inkl-battert.html" text:style-name="Internet_20_link" text:visited-style-name="Visited_20_Internet_20_Link">Kletterführer Schwarzwald Nord inkl. Battert</text:a></text:p>
      <text:p text:style-name="Text_20_body"><text:a xlink:type="simple" xlink:href="https://loboplus.com/bücher-shop/product/1-kletterführer-schwarzwald-rock-3-0.html" text:style-name="Internet_20_link" text:visited-style-name="Visited_20_Internet_20_Link">Kletterführer Schwarzwald Rock 3.0</text:a></text:p>
      <text:p text:style-name="Text_20_body"><text:a xlink:type="simple" xlink:href="https://tmms-shop.de/kletterfuehrer/1261-blackblocs.html" text:style-name="Internet_20_link" text:visited-style-name="Visited_20_Internet_20_Link">Boulderführer Blackblocs</text:a></text:p>
      <text:p text:style-name="Text_20_body"><text:a xlink:type="simple" xlink:href="https://www.panico.de/bergbildband-battert.html" text:style-name="Internet_20_link" text:visited-style-name="Visited_20_Internet_20_Link">Bildband Battert</text:a></text:p>
      <text:h text:style-name="Heading_20_3" text:outline-level="3"><text:bookmark-start text:name="__RefHeading___alpenverein_4"/><text:bookmark-start text:name="alpenverein"/>Alpenverein<text:bookmark-end text:name="__RefHeading___alpenverein_4"/><text:bookmark-end text:name="alpenverein"/></text:h>
      <text:p text:style-name="Text_20_body"><text:a xlink:type="simple" xlink:href="https://www.alpenverein-baden-baden.de" text:style-name="Internet_20_link" text:visited-style-name="Visited_20_Internet_20_Link">DAV Sektion Baden-Baden</text:a></text:p>
      <text:p text:style-name="Text_20_body"><text:a xlink:type="simple" xlink:href="https://www.alpenverein-offenburg.de" text:style-name="Internet_20_link" text:visited-style-name="Visited_20_Internet_20_Link">DAV Sektion Offenburg</text:a></text:p>
      <text:p text:style-name="Text_20_body"><text:a xlink:type="simple" xlink:href="https://www.dav-ettlingen.de" text:style-name="Internet_20_link" text:visited-style-name="Visited_20_Internet_20_Link">DAV Sektion Ettlingen</text:a></text:p>
      <text:p text:style-name="Text_20_body"><text:a xlink:type="simple" xlink:href="https://www.alpenverein-karlsruhe.de" text:style-name="Internet_20_link" text:visited-style-name="Visited_20_Internet_20_Link">DAV Sektion Karlsruhe</text:a></text:p>
      <text:p text:style-name="Text_20_body"><text:a xlink:type="simple" xlink:href="https://www.alpenverein-pforzheim.de" text:style-name="Internet_20_link" text:visited-style-name="Visited_20_Internet_20_Link">DAV Sektion Pforzheim</text:a></text:p>
      <text:h text:style-name="Heading_20_3" text:outline-level="3"><text:bookmark-start text:name="__RefHeading___schwarzwaldverein_5"/><text:bookmark-start text:name="schwarzwaldverein"/>Schwarzwaldverein<text:bookmark-end text:name="__RefHeading___schwarzwaldverein_5"/><text:bookmark-end text:name="schwarzwaldverein"/></text:h>
      <text:p text:style-name="Text_20_body"><text:a xlink:type="simple" xlink:href="https://schwarzwaldverein-baden-baden.de" text:style-name="Internet_20_link" text:visited-style-name="Visited_20_Internet_20_Link">Schwarzwaldverein Baden-Baden</text:a></text:p>
      <text:p text:style-name="Text_20_body"><text:a xlink:type="simple" xlink:href="https://schwarzwaldverein-yburg.de" text:style-name="Internet_20_link" text:visited-style-name="Visited_20_Internet_20_Link">Schwarzwaldverein Yburg</text:a></text:p>
      <text:h text:style-name="Heading_20_3" text:outline-level="3"><text:bookmark-start text:name="__RefHeading___kletter-_und_boulderhallen_6"/><text:bookmark-start text:name="kletter-_und_boulderhallen"/>Kletter- und Boulderhallen<text:bookmark-end text:name="__RefHeading___kletter-_und_boulderhallen_6"/><text:bookmark-end text:name="kletter-_und_boulderhallen"/></text:h>
      <text:p text:style-name="Text_20_body"><text:a xlink:type="simple" xlink:href="https://boulderhalle-steil.com" text:style-name="Internet_20_link" text:visited-style-name="Visited_20_Internet_20_Link">Steil Boulderhalle</text:a></text:p>
      <text:p text:style-name="Text_20_body"><text:a xlink:type="simple" xlink:href="http://boulderhallekarlsruhe.de" text:style-name="Internet_20_link" text:visited-style-name="Visited_20_Internet_20_Link">The Rock Boulderhalle</text:a></text:p>
      <text:p text:style-name="Text_20_body"><text:a xlink:type="simple" xlink:href="http://www.kletterhalle-karlsruhe.de" text:style-name="Internet_20_link" text:visited-style-name="Visited_20_Internet_20_Link">The Rock Kletterhalle</text:a></text:p>
      <text:p text:style-name="Text_20_body"><text:a xlink:type="simple" xlink:href="https://alpenverein-baden-baden.de/kletterzentrum/" text:style-name="Internet_20_link" text:visited-style-name="Visited_20_Internet_20_Link">DAV Kletterzentrum Baden-Baden</text:a></text:p>
      <text:p text:style-name="Text_20_body"><text:a xlink:type="simple" xlink:href="https://alpenverein-karlsruhe.de/kletterzentrum" text:style-name="Internet_20_link" text:visited-style-name="Visited_20_Internet_20_Link">DAV Kletterzentrum Karlsruhe</text:a></text:p>
      <text:p text:style-name="Text_20_body"><text:a xlink:type="simple" xlink:href="http://www.fitzrocks.de" text:style-name="Internet_20_link" text:visited-style-name="Visited_20_Internet_20_Link">Fitzrocks Landau</text:a></text:p>
      <text:h text:style-name="Heading_20_3" text:outline-level="3"><text:bookmark-start text:name="__RefHeading___lokale_bergfuehrer_klettertrainer_7"/><text:bookmark-start text:name="lokale_bergfuehrer_klettertrainer"/>Lokale Bergführer + Klettertrainer<text:bookmark-end text:name="__RefHeading___lokale_bergfuehrer_klettertrainer_7"/><text:bookmark-end text:name="lokale_bergfuehrer_klettertrainer"/></text:h>
      <text:p text:style-name="Text_20_body"><text:a xlink:type="simple" xlink:href="https://www.alpinsport-ts.de" text:style-name="Internet_20_link" text:visited-style-name="Visited_20_Internet_20_Link">Alpin Sport TS (Thomas Stephan)</text:a></text:p>
      <text:p text:style-name="Text_20_body"><text:a xlink:type="simple" xlink:href="https://www.heartrockclimbing.com" text:style-name="Internet_20_link" text:visited-style-name="Visited_20_Internet_20_Link">heartrockclimbing (Sabine Bauer)</text:a></text:p>
      <text:h text:style-name="Heading_20_3" text:outline-level="3"><text:bookmark-start text:name="__RefHeading___sonstiges_8"/><text:bookmark-start text:name="sonstiges"/>Sonstiges<text:bookmark-end text:name="__RefHeading___sonstiges_8"/><text:bookmark-end text:name="sonstiges"/></text:h>
      <text:p text:style-name="Text_20_body"><text:a xlink:type="simple" xlink:href="https://tourendatenbank.xoxs.de" text:style-name="Internet_20_link" text:visited-style-name="Visited_20_Internet_20_Link">Tourendatenbank Südpfalz</text:a></text:p>
      <text:p text:style-name="Text_20_body"><text:a xlink:type="simple" xlink:href="https://www.pfaelzer-kletterer.de/info/sperrliste/" text:style-name="Internet_20_link" text:visited-style-name="Visited_20_Internet_20_Link">Felsen Sperrliste Pfalz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2T15::27:41</meta:creation-date>
    <dc:creator>Generated</dc:creator>
    <dc:date>2026-08-12T15::27:41</dc:date>
    <dc:language>en-US</dc:language>
    <meta:editing-cycles>1</meta:editing-cycles>
    <meta:editing-duration>PT0S</meta:editing-duration>
    <dc:title>links</dc:title>
  </office:meta>
</office:document-meta>
</file>